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justify" fo:margin-left="-1.3784in" fo:margin-right="-1.441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" style:family="table-column">
      <style:table-column-properties style:column-width="1.0416in" style:use-optimal-column-width="false"/>
    </style:style>
    <style:style style:name="TableColumn6" style:family="table-column">
      <style:table-column-properties style:column-width="0.0312in" style:use-optimal-column-width="false"/>
    </style:style>
    <style:style style:name="TableColumn7" style:family="table-column">
      <style:table-column-properties style:column-width="1.7715in" style:use-optimal-column-width="false"/>
    </style:style>
    <style:style style:name="TableColumn8" style:family="table-column">
      <style:table-column-properties style:column-width="2.6576in" style:use-optimal-column-width="false"/>
    </style:style>
    <style:style style:name="TableColumn9" style:family="table-column">
      <style:table-column-properties style:column-width="2.2645in" style:use-optimal-column-width="false"/>
    </style:style>
    <style:style style:name="Table4" style:family="table">
      <style:table-properties style:width="7.7666in" fo:margin-left="0in" table:align="center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208in solid #000000" fo:border-left="0.0208in solid #000000" fo:border-bottom="0.0069in solid #000000" fo:border-right="0.0208in solid #000000" fo:padding-top="0in" fo:padding-left="0.075in" fo:padding-bottom="0in" fo:padding-right="0.075in"/>
    </style:style>
    <style:style style:name="P12" style:parent-style-name="Standard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ableRow25" style:family="table-row">
      <style:table-row-properties style:min-row-height="0.4354in" style:use-optimal-row-height="false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style:line-height-at-least="0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line-height-at-least="0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72" style:parent-style-name="Standard" style:family="paragraph">
      <style:paragraph-properties style:line-height-at-least="0in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" style:parent-style-name="Standard" style:family="paragraph">
      <style:paragraph-properties style:line-height-at-least="0in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style:line-height-at-least="0in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9" style:family="table-row">
      <style:table-row-properties style:min-row-height="0.4444in" style:use-optimal-row-height="false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ableRow103" style:family="table-row">
      <style:table-row-properties style:min-row-height="0.4326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style:line-height-at-least="0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119" style:parent-style-name="Standard" style:family="paragraph">
      <style:paragraph-properties fo:margin-top="0.1666in" style:line-height-at-least="0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5" style:parent-style-name="Standard" style:family="paragraph">
      <style:paragraph-properties style:line-height-at-least="0in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P137" style:parent-style-name="Standard" style:family="paragraph">
      <style:paragraph-properties style:line-height-at-least="0in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P145" style:parent-style-name="Standard" style:family="paragraph">
      <style:paragraph-properties style:line-height-at-least="0in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P151" style:parent-style-name="Standard" style:family="paragraph">
      <style:paragraph-properties style:line-height-at-least="0in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P155" style:parent-style-name="Standard" style:family="paragraph">
      <style:paragraph-properties style:line-height-at-least="0in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Standard" style:family="paragraph">
      <style:paragraph-properties style:line-height-at-least="0in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Standard" style:family="paragraph">
      <style:paragraph-properties style:line-height-at-least="0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P162" style:parent-style-name="Standard" style:family="paragraph">
      <style:paragraph-properties fo:margin-bottom="0.1666in" style:line-height-at-least="0in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5" style:family="table-row">
      <style:table-row-properties style:min-row-height="0.5506in" style:use-optimal-row-height="false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line-height-at-least="0in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171" style:parent-style-name="Standard" style:family="paragraph">
      <style:paragraph-properties fo:margin-top="0.1666in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ableRow173" style:family="table-row">
      <style:table-row-properties style:min-row-height="0.5388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Standard" style:family="paragraph">
      <style:paragraph-properties fo:text-align="center" style:line-height-at-least="0in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" style:parent-style-name="Standard" style:family="paragraph">
      <style:paragraph-properties fo:text-align="center" style:line-height-at-least="0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9" style:family="table-row">
      <style:table-row-properties style:min-row-height="0.7687in" style:use-optimal-row-height="false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ge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" draw:id="id0" draw:style-name="a0" draw:name="外框2" text:anchor-type="paragraph" svg:x="0in" svg:y="1.39567in" svg:width="8.20764in" svg:height="11.78056in" style:rel-width="scale" style:rel-height="scale"><draw:text-box><table:table table:style-name="Table4"><table:table-columns><table:table-column table:style-name="TableColumn5"/><table:table-column table:style-name="TableColumn6"/><table:table-column table:style-name="TableColumn7"/><table:table-column table:style-name="TableColumn8"/><table:table-column table:style-name="TableColumn9"/></table:table-columns><table:table-row table:style-name="TableRow10"><table:table-cell table:style-name="TableCell11" table:number-columns-spanned="5"><text:p text:style-name="P12"><text:span text:style-name="T13">經濟部水利署涉及國家機密人員異動通報表</text:span></text:p></table:table-cell><table:covered-table-cell/><table:covered-table-cell/><table:covered-table-cell/><table:covered-table-cell/></table:table-row><table:table-row table:style-name="TableRow14"><table:table-cell table:style-name="TableCell15" table:number-columns-spanned="3"><text:p text:style-name="Standard"><text:span text:style-name="T16">涉密人員姓名</text:span></text:p></table:table-cell><table:covered-table-cell/><table:covered-table-cell/><table:table-cell table:style-name="TableCell17" table:number-columns-spanned="2"><text:p text:style-name="Standard"/></table:table-cell><table:covered-table-cell/></table:table-row><table:table-row table:style-name="TableRow18"><table:table-cell table:style-name="TableCell19" table:number-columns-spanned="3"><text:p text:style-name="Standard"><text:span text:style-name="T20">原所屬單位</text:span><text:span text:style-name="T21">(</text:span><text:span text:style-name="T22">提列單位</text:span><text:span text:style-name="T23">)</text:span></text:p></table:table-cell><table:covered-table-cell/><table:covered-table-cell/><table:table-cell table:style-name="TableCell24" table:number-columns-spanned="2"><text:p text:style-name="Standard"/></table:table-cell><table:covered-table-cell/></table:table-row><table:table-row table:style-name="TableRow25"><table:table-cell table:style-name="TableCell26" table:number-columns-spanned="3"><text:p text:style-name="Standard"><text:span text:style-name="T27">原職職稱</text:span></text:p></table:table-cell><table:covered-table-cell/><table:covered-table-cell/><table:table-cell table:style-name="TableCell28" table:number-columns-spanned="2"><text:p text:style-name="Standard"/></table:table-cell><table:covered-table-cell/></table:table-row><table:table-row table:style-name="TableRow29"><table:table-cell table:style-name="TableCell30" table:number-rows-spanned="4"><text:p text:style-name="Standard"><text:span text:style-name="T31">異動狀況</text:span></text:p></table:table-cell><table:table-cell table:style-name="TableCell32" table:number-columns-spanned="2"><text:p text:style-name="Standard"><text:span text:style-name="T33">□</text:span><text:span text:style-name="T34">業務調整</text:span></text:p></table:table-cell><table:covered-table-cell/><table:table-cell table:style-name="TableCell35" table:number-columns-spanned="2"><text:p text:style-name="P36"><text:span text:style-name="T37">業務異動</text:span><text:span text:style-name="T38">(</text:span><text:span text:style-name="T39">國家機密業務移交</text:span><text:span text:style-name="T40">)</text:span><text:span text:style-name="T41">日期：</text:span><text:span text:style-name="T42"><text:s/></text:span><text:span text:style-name="T43">年</text:span><text:span text:style-name="T44"><text:s/></text:span><text:span text:style-name="T45">月</text:span><text:span text:style-name="T46"><text:s/></text:span><text:span text:style-name="T47">日</text:span></text:p></table:table-cell><table:covered-table-cell/></table:table-row><table:table-row table:style-name="TableRow48"><table:covered-table-cell><text:p text:style-name="內文"/></table:covered-table-cell><table:table-cell table:style-name="TableCell49" table:number-columns-spanned="2"><text:p text:style-name="Standard"><text:span text:style-name="T50">□</text:span><text:span text:style-name="T51">在</text:span><text:span text:style-name="T52">/</text:span><text:span text:style-name="T53">到職</text:span></text:p></table:table-cell><table:covered-table-cell/><table:table-cell table:style-name="TableCell54" table:number-columns-spanned="2"><text:p text:style-name="P55"><text:span text:style-name="T56">職務異動</text:span><text:span text:style-name="T57">(</text:span><text:span text:style-name="T58">國家機密業務移交</text:span><text:span text:style-name="T59">)</text:span><text:span text:style-name="T60">日期：</text:span><text:span text:style-name="T61"><text:s/></text:span><text:span text:style-name="T62">年</text:span><text:span text:style-name="T63"><text:s/></text:span><text:span text:style-name="T64">月</text:span><text:span text:style-name="T65"><text:s/></text:span><text:span text:style-name="T66">日</text:span></text:p></table:table-cell><table:covered-table-cell/></table:table-row><table:table-row table:style-name="TableRow67"><table:covered-table-cell><text:p text:style-name="內文"/></table:covered-table-cell><table:table-cell table:style-name="TableCell68" table:number-columns-spanned="2"><text:p text:style-name="Standard"><text:span text:style-name="T69">□</text:span><text:span text:style-name="T70">離職</text:span></text:p></table:table-cell><table:covered-table-cell/><table:table-cell table:style-name="TableCell71" table:number-columns-spanned="2"><text:p text:style-name="P72"><text:span text:style-name="T73">□</text:span><text:span text:style-name="T74">調任他機關日期及機關單位：</text:span><text:span text:style-name="T75"><text:s/></text:span><text:span text:style-name="T76">年</text:span><text:span text:style-name="T77"><text:s/></text:span><text:span text:style-name="T78">月</text:span><text:span text:style-name="T79"><text:s/></text:span><text:span text:style-name="T80">日</text:span></text:p><text:p text:style-name="P81"><text:span text:style-name="T82">□</text:span><text:span text:style-name="T83">辭職或其他原因離任日期：年</text:span><text:span text:style-name="T84"><text:s/></text:span><text:span text:style-name="T85">月</text:span><text:span text:style-name="T86"><text:s/></text:span><text:span text:style-name="T87">日</text:span></text:p></table:table-cell><table:covered-table-cell/></table:table-row><table:table-row table:style-name="TableRow88"><table:covered-table-cell><text:p text:style-name="內文"/></table:covered-table-cell><table:table-cell table:style-name="TableCell89" table:number-columns-spanned="2"><text:p text:style-name="Standard"><text:span text:style-name="T90">□</text:span><text:span text:style-name="T91">退休</text:span></text:p></table:table-cell><table:covered-table-cell/><table:table-cell table:style-name="TableCell92" table:number-columns-spanned="2"><text:p text:style-name="P93"><text:span text:style-name="T94">退休日期：年</text:span><text:span text:style-name="T95"><text:s/></text:span><text:span text:style-name="T96">月</text:span><text:span text:style-name="T97"><text:s/></text:span><text:span text:style-name="T98">日</text:span></text:p></table:table-cell><table:covered-table-cell/></table:table-row><table:table-row table:style-name="TableRow99"><table:table-cell table:style-name="TableCell100" table:number-columns-spanned="3"><text:p text:style-name="Standard"><text:span text:style-name="T101">聯絡地址、電子信箱</text:span></text:p></table:table-cell><table:covered-table-cell/><table:covered-table-cell/><table:table-cell table:style-name="TableCell102" table:number-columns-spanned="2"><text:p text:style-name="Standard"/></table:table-cell><table:covered-table-cell/></table:table-row><table:table-row table:style-name="TableRow103"><table:table-cell table:style-name="TableCell104" table:number-columns-spanned="3"><text:p text:style-name="Standard"><text:span text:style-name="T105">聯絡電話</text:span><text:span text:style-name="T106">(</text:span><text:span text:style-name="T107">手機</text:span><text:span text:style-name="T108">)</text:span><text:span text:style-name="T109">號碼</text:span></text:p></table:table-cell><table:covered-table-cell/><table:covered-table-cell/><table:table-cell table:style-name="TableCell110" table:number-columns-spanned="2"><text:p text:style-name="Standard"/></table:table-cell><table:covered-table-cell/></table:table-row><table:table-row table:style-name="TableRow111"><table:table-cell table:style-name="TableCell112" table:number-columns-spanned="2" table:number-rows-spanned="2"><text:p text:style-name="Standard"><text:span text:style-name="T113">業務交接情形</text:span></text:p></table:table-cell><table:covered-table-cell/><table:table-cell table:style-name="TableCell114"><text:p text:style-name="P115"><text:span text:style-name="T116">□</text:span><text:span text:style-name="T117">有案件移交或續辦</text:span></text:p></table:table-cell><table:table-cell table:style-name="TableCell118" table:number-columns-spanned="2"><text:p text:style-name="P119"><text:span text:style-name="T120">□</text:span><text:span text:style-name="T121">屬持續推動之業務，於</text:span><text:span text:style-name="T122"><text:s text:c="2"/></text:span><text:span text:style-name="T123">年</text:span><text:span text:style-name="T124"><text:s/></text:span><text:span text:style-name="T125">月</text:span><text:span text:style-name="T126"><text:s/></text:span><text:span text:style-name="T127">日移交</text:span><text:span text:style-name="T128"><text:s/>___</text:span><text:span text:style-name="T129">續辦</text:span><text:span text:style-name="T130"><text:s/></text:span><text:span text:style-name="T131">(</text:span><text:span text:style-name="T132">請接續填寫接任國家機密業務人員資料</text:span><text:span text:style-name="T133">)</text:span><text:span text:style-name="T134">。</text:span></text:p><text:p text:style-name="P135"><text:span text:style-name="T136">接任者姓名：</text:span></text:p><text:p text:style-name="P137"><text:span text:style-name="T138">接任者先前任職單位</text:span><text:span text:style-name="T139">/</text:span><text:span text:style-name="T140">職稱</text:span><text:span text:style-name="T141">(</text:span><text:span text:style-name="T142">新到職者毋須填寫</text:span><text:span text:style-name="T143">)</text:span><text:span text:style-name="T144">：</text:span></text:p><text:p text:style-name="P145"><text:span text:style-name="T146">是否業經前任職單位核列為涉密人員：</text:span><text:span text:style-name="T147">□</text:span><text:span text:style-name="T148">是</text:span><text:span text:style-name="T149"><text:s/>□</text:span><text:span text:style-name="T150">否</text:span></text:p><text:p text:style-name="P151"><text:span text:style-name="T152">現職單位</text:span><text:span text:style-name="T153">/</text:span><text:span text:style-name="T154">職稱：</text:span></text:p><text:p text:style-name="P155"><text:span text:style-name="T156">身分證字號：</text:span></text:p><text:p text:style-name="P157"><text:span text:style-name="T158">出生年月日：</text:span></text:p><text:p text:style-name="P159"><text:span text:style-name="T160">聯絡電話、地址：</text:span><text:span text:style-name="T161"><text:s text:c="2"/></text:span></text:p><text:p text:style-name="P162"><text:span text:style-name="T163">□</text:span><text:span text:style-name="T164">屬持續推動之業務，由原承辦人員繼續辦理。</text:span></text:p></table:table-cell><table:covered-table-cell/></table:table-row><table:table-row table:style-name="TableRow165"><table:covered-table-cell><text:p text:style-name="內文"/></table:covered-table-cell><table:covered-table-cell/><table:table-cell table:style-name="TableCell166"><text:p text:style-name="P167"><text:span text:style-name="T168">□</text:span><text:span text:style-name="T169">無案件移交</text:span></text:p></table:table-cell><table:table-cell table:style-name="TableCell170" table:number-columns-spanned="2"><text:p text:style-name="P171"><text:span text:style-name="T172">機密文書業已辦結，無續處事項。</text:span></text:p></table:table-cell><table:covered-table-cell/></table:table-row><table:table-row table:style-name="TableRow173"><table:table-cell table:style-name="TableCell174" table:number-columns-spanned="2" table:number-rows-spanned="2"><text:p text:style-name="Standard"><text:span text:style-name="T175">通報程序</text:span></text:p></table:table-cell><table:covered-table-cell/><table:table-cell table:style-name="TableCell176"><text:p text:style-name="P177"><text:span text:style-name="T178">涉密人員所屬單位</text:span></text:p><text:p text:style-name="P179"><text:span text:style-name="T180">(</text:span><text:span text:style-name="T181">單位主管決行</text:span><text:span text:style-name="T182">)</text:span></text:p></table:table-cell><table:table-cell table:style-name="TableCell183"><text:p text:style-name="P184"><text:span text:style-name="T185">人事室</text:span></text:p></table:table-cell><table:table-cell table:style-name="TableCell186"><text:p text:style-name="P187"><text:span text:style-name="T188">政風室</text:span></text:p></table:table-cell></table:table-row><table:table-row table:style-name="TableRow189"><table:covered-table-cell><text:p text:style-name="內文"/></table:covered-table-cell><table:covered-table-cell/><table:table-cell table:style-name="TableCell190"><text:p text:style-name="P191"/></table:table-cell><table:table-cell table:style-name="TableCell192"><text:p text:style-name="P193"/></table:table-cell><table:table-cell table:style-name="TableCell194"><text:p text:style-name="P195"/></table:table-cell></table:table-row></table:table><text:p text:style-name="內文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text:list-style style:name="NoListWW" style:display-name="No List (WW)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2in" fo:margin-bottom="0.5in" fo:margin-right="2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margin-left="-1.3784in">
        <style:tab-stops>
          <style:tab-stop style:type="center" style:position="4.2625in"/>
          <style:tab-stop style:type="right" style:position="7.1465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附表2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蔡明真</meta:initial-creator>
    <dc:creator>蔡明真</dc:creator>
    <meta:creation-date>2026-07-09T03:38:00Z</meta:creation-date>
    <dc:date>2026-07-09T06:28:00Z</dc:date>
    <meta:print-date>2025-11-04T05:56:00Z</meta:print-date>
    <meta:template xlink:href="Normal.dotm" xlink:type="simple"/>
    <meta:editing-cycles>4</meta:editing-cycles>
    <meta:editing-duration>PT180S</meta:editing-duration>
    <meta:user-defined meta:name="AppVersion">16.0000</meta:user-defined>
    <meta:document-statistic meta:page-count="1" meta:paragraph-count="1" meta:word-count="0" meta:character-count="1" meta:row-count="1" meta:non-whitespace-character-count="1"/>
  </office:meta>
</office:document-meta>
</file>